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38662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188010" officeooo:paragraph-rsid="00038662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38662" fo:background-color="transparent"/>
    </style:style>
    <style:style style:name="P4" style:family="paragraph" style:parent-style-name="Text_20_body">
      <style:paragraph-properties fo:line-height="115%" fo:text-align="justify" style:justify-single-word="false"/>
      <style:text-properties style:font-name="Times New Roman1" fo:font-size="14pt" officeooo:paragraph-rsid="00038662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38662"/>
    </style:style>
    <style:style style:name="T1" style:family="text">
      <style:text-properties officeooo:rsid="000a1edc"/>
    </style:style>
    <style:style style:name="T2" style:family="text">
      <style:text-properties fo:color="#000000" loext:opacity="100%" fo:background-color="transparent" loext:char-shading-value="0"/>
    </style:style>
    <style:style style:name="T3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name-complex="Times New Roman" style:font-size-complex="14pt"/>
    </style:style>
    <style:style style:name="T4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name-complex="Times New Roman" style:font-size-complex="14pt"/>
    </style:style>
    <style:style style:name="T5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name-complex="Times New Roman" style:font-size-complex="14pt"/>
    </style:style>
    <style:style style:name="T6" style:family="text">
      <style:text-properties fo:color="#000000" loext:opacity="100%" style:font-name="Times New Roman" officeooo:rsid="002b2cb2" fo:background-color="transparent" loext:char-shading-value="0" style:font-size-asian="14pt" style:language-asian="en" style:country-asian="US" style:font-name-complex="Times New Roman" style:font-size-complex="14pt"/>
    </style:style>
    <style:style style:name="T7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name-complex="Times New Roman" style:font-size-complex="14pt"/>
    </style:style>
    <style:style style:name="T8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name-complex="Times New Roman" style:font-size-complex="14pt"/>
    </style:style>
    <style:style style:name="T9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name-complex="Times New Roman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24.06.2025</text:p>
      <text:p text:style-name="P4"><text:span text:style-name="T1">1</text:span>3. О проведении экспертно-аналитического мероприятия</text:p>
      <text:p text:style-name="P5">Основание: Распоряжение контрольно-счетной палаты муниципального образования Курганинский район 19.06.2025 года № 37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2">постановления администрации муниципального образования Курганинский район </text:span><text:span text:style-name="T3">«О внесении изменений в постановление администрации муниципального образования Курганинский район от </text:span><text:span text:style-name="T7">15</text:span><text:span text:style-name="T3"> августа 2024 года № </text:span><text:span text:style-name="T8">780</text:span><text:span text:style-name="T3"> № «Об утверждении муниципальной программы муниципального образования Курганинский район </text:span><text:span text:style-name="T4">«</text:span><text:span text:style-name="T8">Дос</text:span><text:span text:style-name="T9">тупная среда» в муниципальном образовании </text:span><text:span text:style-name="T8">Кур</text:span><text:span text:style-name="T3">г</text:span><text:span text:style-name="T5">анинск</text:span><text:span text:style-name="T6">ий</text:span><text:span text:style-name="T5"> район</text:span><text:span text:style-name="T3">» на </text:span><text:span text:style-name="T4">на 2025-20</text:span><text:span text:style-name="T3">30</text:span><text:span text:style-name="T4"> годы»</text:span><text:span text:style-name="T2">.</text:span></text:p>
      <text:p text:style-name="P3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2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5:20.281000000</meta:creation-date>
    <dc:date>2025-07-11T13:15:29.391000000</dc:date>
    <meta:editing-duration>PT9S</meta:editing-duration>
    <meta:editing-cycles>1</meta:editing-cycles>
    <meta:document-statistic meta:table-count="0" meta:image-count="0" meta:object-count="0" meta:page-count="1" meta:paragraph-count="6" meta:word-count="132" meta:character-count="1234" meta:non-whitespace-character-count="1107"/>
    <meta:generator>LibreOffice/7.3.4.2$Windows_X86_64 LibreOffice_project/728fec16bd5f605073805c3c9e7c4212a0120dc5</meta:generator>
  </office:meta>
</office:document-meta>
</file>